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/>
    </style:style>
    <style:style style:name="TableColumn3" style:family="table-column">
      <style:table-column-properties style:column-width="1.2694in"/>
    </style:style>
    <style:style style:name="TableColumn4" style:family="table-column">
      <style:table-column-properties style:column-width="2.0555in"/>
    </style:style>
    <style:style style:name="TableColumn5" style:family="table-column">
      <style:table-column-properties style:column-width="1.2923in"/>
    </style:style>
    <style:style style:name="TableColumn6" style:family="table-column">
      <style:table-column-properties style:column-width="2.152in"/>
    </style:style>
    <style:style style:name="Table2" style:family="table">
      <style:table-properties style:width="6.7694in" fo:margin-left="0in" table:align="left"/>
    </style:style>
    <style:style style:name="TableRow7" style:family="table-row">
      <style:table-row-properties style:min-row-height="0.6145in" fo:keep-together="always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text-properties style:font-name-asian="標楷體" fo:font-size="16pt" style:font-size-asian="16pt"/>
    </style:style>
    <style:style style:name="TableRow12" style:family="table-row">
      <style:table-row-properties style:min-row-height="0.6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text-properties style:font-name-asian="標楷體" fo:font-size="16pt" style:font-size-asian="16pt"/>
    </style:style>
    <style:style style:name="TableRow17" style:family="table-row">
      <style:table-row-properties style:min-row-height="0.6097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22" style:family="table-row">
      <style:table-row-properties style:min-row-height="0.6229in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27" style:family="table-row">
      <style:table-row-properties style:min-row-height="0.9854in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-asian="標楷體" fo:font-size="16pt" style:font-size-asian="16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TableRow38" style:family="table-row">
      <style:table-row-properties style:min-row-height="1.3187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margin-bottom="0.025in" fo:line-height="0.2777in" fo:margin-left="0.1944in" fo:text-indent="-0.1944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45" style:parent-style-name="內文" style:family="paragraph">
      <style:paragraph-properties fo:text-align="justify" fo:line-height="0.2777in" fo:margin-left="0.1944in" fo:text-indent="-0.1944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letter-spacing="0.0104in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P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fo:font-size="16pt" style:font-size-asian="16pt" style:text-underline-type="single" style:text-underline-style="solid" style:text-underline-width="bold" style:text-underline-mode="continuous"/>
    </style:style>
    <style:style style:name="T59" style:parent-style-name="預設段落字型" style:family="text">
      <style:text-properties fo:font-size="16pt" style:font-size-asian="16pt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62" style:parent-style-name="內文" style:family="paragraph">
      <style:paragraph-properties fo:text-align="center" fo:margin-left="0.1236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63" style:parent-style-name="內文" style:family="paragraph">
      <style:paragraph-properties fo:text-align="center" fo:margin-left="0.1236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臺北縣立青山國民中小學零用金借款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申請單位</text:p>
          </table:table-cell>
          <table:table-cell table:style-name="TableCell10" table:number-columns-spanned="3">
            <text:p text:style-name="P11"/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>預借用途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會計科目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預借金額</text:p>
          </table:table-cell>
          <table:table-cell table:style-name="TableCell25" table:number-columns-spanned="3">
            <text:p text:style-name="P26">新台幣<text:s text:c="4"/>仟<text:s text:c="6"/>佰<text:s text:c="7"/>拾<text:s text:c="7"/>元整</text:p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預借日期</text:p>
          </table:table-cell>
          <table:table-cell table:style-name="TableCell30">
            <text:p text:style-name="P31">年<text:s text:c="3"/>月<text:s text:c="3"/>日</text:p>
          </table:table-cell>
          <table:table-cell table:style-name="TableCell32">
            <text:p text:style-name="P33">預定核銷日期</text:p>
            <text:p text:style-name="P34"><text:span text:style-name="T35">【檢據核銷】</text:span></text:p>
          </table:table-cell>
          <table:table-cell table:style-name="TableCell36">
            <text:p text:style-name="P37">年<text:s text:c="3"/>月<text:s text:c="3"/>日</text:p>
          </table:table-cell>
        </table:table-row>
        <table:table-row table:style-name="TableRow38">
          <table:table-cell table:style-name="TableCell39">
            <text:p text:style-name="P40">注意事項</text:p>
          </table:table-cell>
          <table:table-cell table:style-name="TableCell41" table:number-columns-spanned="3">
            <text:p text:style-name="P42"><text:span text:style-name="T43">1.</text:span><text:span text:style-name="T44">申請預借款項，應檢具簽奉核准之公文影本或請購(修繕)單辦理。</text:span></text:p>
            <text:p text:style-name="P45"><text:span text:style-name="T46">2.</text:span><text:span text:style-name="T47">請於借支前三日持本單至出納組領款</text:span><text:span text:style-name="T48">，並依出納管理手冊第</text:span><text:span text:style-name="T49">24<text:s/></text:span><text:span text:style-name="T50">條規定，自借款日起</text:span><text:span text:style-name="T51">3</text:span><text:span text:style-name="T52">日內</text:span><text:span text:style-name="T53">檢據</text:span><text:span text:style-name="T54">辦理核銷。</text:span><text:span text:style-name="T55"><text:s/></text:span></text:p>
          </table:table-cell>
          <table:covered-table-cell/>
          <table:covered-table-cell/>
        </table:table-row>
      </table:table>
      <text:p text:style-name="內文"/>
      <text:p text:style-name="內文"/>
      <text:p text:style-name="P56">借款人 <text:s text:c="7"/>單位主管 <text:s text:c="12"/>出納組 <text:s text:c="11"/>總務主任</text:p>
      <text:p text:style-name="P57"><text:span text:style-name="T58"><text:s text:c="59"/></text:span><text:span text:style-name="T59"><text:s/></text:span></text:p>
      <text:p text:style-name="P60">收 <text:s text:c="7"/>據</text:p>
      <text:p text:style-name="P61">茲向臺北縣青山國民中小學預借零用金</text:p>
      <text:p text:style-name="P62"/>
      <text:p text:style-name="P63"><text:span text:style-name="T64">新台幣 <text:s text:c="5"/>仟 <text:s text:c="3"/>佰 <text:s text:c="4"/>拾 <text:s text:c="4"/>元整</text:span></text:p>
      <text:p text:style-name="P65"/>
      <text:p text:style-name="P66"><text:span text:style-name="T67"><text:s text:c="10"/>借款人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預借費用單據</dc:title>
    <dc:description/>
    <dc:subject>預借費用</dc:subject>
    <meta:keyword>財務管理</meta:keyword>
    <meta:keyword>預借</meta:keyword>
    <meta:initial-creator>資訊處會計室</meta:initial-creator>
    <dc:creator>user</dc:creator>
    <meta:creation-date>2026-03-20T04:17:00Z</meta:creation-date>
    <dc:date>2026-03-20T04:17:00Z</dc:date>
    <meta:print-date>2010-10-06T01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9" meta:character-count="396" meta:row-count="2" meta:non-whitespace-character-count="338"/>
  </office:meta>
</office:document-meta>
</file>