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text-align="star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附件二</text:p>
      <text:p text:style-name="P2"/>
      <text:p text:style-name="P3">委任書</text:p>
      <text:p text:style-name="P4"/>
      <text:p text:style-name="P5"><text:s text:c="4"/>茲委任受任人 <text:s text:c="16"/>為代理人，受委任人因職場霸凌提起申訴案件，有為一切申訴行為之權限，並有撤回申訴之特別權限，爰依法提出本件委任書。</text:p>
      <text:p text:style-name="P6"/>
      <text:p text:style-name="P7"/>
      <text:p text:style-name="P8"><text:s text:c="5"/>此致</text:p>
      <text:p text:style-name="P9"/>
      <text:p text:style-name="P10">新北市立青山國民中小學</text:p>
      <text:p text:style-name="P11"/>
      <text:p text:style-name="P12"/>
      <text:p text:style-name="P13"/>
      <text:p text:style-name="P14"><text:s text:c="31"/>委任人： <text:s text:c="14"/>(簽章)</text:p>
      <text:p text:style-name="P15"><text:s text:c="31"/>受任人： <text:s text:c="14"/>(簽章)</text:p>
      <text:p text:style-name="P16"/>
      <text:p text:style-name="P17"/>
      <text:p text:style-name="P18"><text:span text:style-name="T19">中華民國 <text:s text:c="4"/>年 <text:s text:c="5"/>月 <text:s text:c="5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7479in" fo:margin-bottom="0.7479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6-02T01:09:00Z</meta:creation-date>
    <dc:date>2021-06-02T01:09:00Z</dc:date>
    <meta:template xlink:href="Normal" xlink:type="simple"/>
    <meta:editing-cycles>2</meta:editing-cycles>
    <meta:editing-duration>PT0S</meta:editing-duration>
    <meta:document-statistic meta:page-count="1" meta:paragraph-count="1" meta:word-count="38" meta:character-count="256" meta:row-count="1" meta:non-whitespace-character-count="219"/>
  </office:meta>
</office:document-meta>
</file>